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Calibri" svg:font-family="Calibri"/>
    <style:font-face style:name="Segoe UI Emoji" svg:font-family="&quot;Segoe UI Emoji&quot;"/>
  </office:font-face-decls>
  <office:automatic-styles>
    <style:style style:name="ce1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0"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2" table:number-columns-repeated="16374" table:default-cell-style-name="ce1"/>
        <table:table-row table:style-name="ro1">
          <table:table-cell office:value-type="string" table:number-columns-spanned="10" table:number-rows-spanned="1" table:style-name="ce25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20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21">
            <text:p>申請老師</text:p>
          </table:table-cell>
          <table:covered-table-cell/>
          <table:table-cell office:value-type="string" table:number-columns-spanned="2" table:number-rows-spanned="1" table:style-name="ce21">
            <text:p>連絡電話</text:p>
          </table:table-cell>
          <table:covered-table-cell/>
          <table:table-cell office:value-type="string" table:style-name="ce3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21"/>
          <table:covered-table-cell table:number-columns-repeated="4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style-name="ce4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6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編號</text:p>
          </table:table-cell>
          <table:table-cell office:value-type="string" table:number-columns-spanned="3" table:number-rows-spanned="1" table:style-name="ce21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21">
            <text:p>連絡電話</text:p>
          </table:table-cell>
          <table:covered-table-cell/>
          <table:table-cell office:value-type="string" table:number-columns-spanned="2" table:number-rows-spanned="1" table:style-name="ce21">
            <text:p>緊急聯絡人</text:p>
          </table:table-cell>
          <table:covered-table-cell/>
          <table:table-cell office:value-type="string" table:number-columns-spanned="2" table:number-rows-spanned="1" table:style-name="ce21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1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style-name="ce5"/>
          <table:table-cell table:style-name="ce7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style-name="ce5"/>
          <table:table-cell table:style-name="ce7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3">
          <table:table-cell table:style-name="ce4"/>
          <table:table-cell table:number-columns-spanned="3" table:number-rows-spanned="1" table:style-name="ce21"/>
          <table:covered-table-cell table:number-columns-repeated="2"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spanned="2" table:number-rows-spanned="1" table:style-name="ce21"/>
          <table:covered-table-cell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7">
            <text:p><text:span text:style-name="T6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office:value-type="string" table:style-name="ce10">
            <text:p>【注意事項與申請須知】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1">
            <text:p>請注意：<text:span text:style-name="T2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10">
            <text:p>一、專車申請條件與門檻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11">
            <text:p>1. 人數門檻與限制：</text:p>
          </table:table-cell>
          <table:table-cell table:number-columns-repeated="16383"/>
        </table:table-row>
        <table:table-row table:style-name="ro5">
          <table:table-cell office:value-type="string" table:style-name="ce11">
            <text:p><text:span text:style-name="T1">搭乘總人數須達<text:s/></text:span><text:span text:style-name="T4">25</text:span><text:s/>人以上<text:span text:style-name="T1">，方可安排專車接駁。</text:span></text:p>
          </table:table-cell>
          <table:table-cell table:number-columns-repeated="17"/>
          <table:table-cell table:style-name="ce1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5">
          <table:table-cell office:value-type="string" table:style-name="ce11">
            <text:p><text:span text:style-name="T1">每台專車搭乘人數上限為<text:s/></text:span><text:span text:style-name="T4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15">
            <text:p>2. 隨車帶隊老師規範（必備條件）：</text:p>
          </table:table-cell>
          <table:table-cell table:number-columns-repeated="17"/>
          <table:table-cell table:style-name="ce1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5">
          <table:table-cell office:value-type="string" table:style-name="ce9">
            <text:p>為確保學生行車安全、行程協調與現場秩序，<text:span text:style-name="T2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1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3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10">
            <text:p>3. 為利學校與主辦單位掌握搭乘名單，學生請務必完成以下雙重報名步驟：</text:p>
          </table:table-cell>
          <table:table-cell table:number-columns-repeated="16"/>
          <table:table-cell table:style-name="ce1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1">
            <text:p>第一步【先向學校報名】： 學生須先向貴校負責單位/老師完成校內報名登記。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9">
            <text:p>※請務必準確填寫搭乘人數與帶隊老師之緊急聯絡電話，以利主辦單位進行後續派車細節。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4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※如在填表過程或專車安排上有任何疑問，歡迎洽詢：</text:p>
            <text:p/>
          </table:table-cell>
          <table:table-cell table:number-columns-repeated="7" table:style-name="ce16"/>
          <table:table-cell table:number-columns-repeated="16376"/>
        </table:table-row>
        <table:table-row table:style-name="ro7">
          <table:table-cell office:value-type="string" table:style-name="ce1">
            <text:p>服務專線：<text:span text:style-name="T5"><text:s/>(02) 2735-5555<text:s/></text:span>轉<text:span text:style-name="T5"><text:s/>8208<text:s/></text:span>許先生</text:p>
          </table:table-cell>
          <table:table-cell table:number-columns-repeated="16383" table:style-name="ce1"/>
        </table:table-row>
        <table:table-row table:style-name="ro3">
          <table:table-cell table:number-columns-repeated="16384"/>
        </table:table-row>
        <table:table-row table:style-name="ro3">
          <table:table-cell table:style-name="ce8"/>
          <table:table-cell table:number-columns-repeated="16383" table:style-name="ce1"/>
        </table:table-row>
        <table:table-row table:number-rows-repeated="104851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Calibri" svg:font-family="Calibri"/>
    <style:font-face style:name="Segoe UI Emoji" svg:font-family="&quot;Segoe UI Emoji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Max Syu 許文耀</meta:initial-creator>
    <dc:creator>林宣旭</dc:creator>
    <meta:creation-date>2026-08-11T01:29:57Z</meta:creation-date>
    <dc:date>2026-08-24T01:55:12Z</dc:date>
  </office:meta>
</office:document-meta>
</file>